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5e28b" officeooo:paragraph-rsid="00171fb5" fo:background-color="transparent" style:font-size-asian="14pt" style:font-size-complex="14pt"/>
    </style:style>
    <style:style style:name="P2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71fb5"/>
    </style:style>
    <style:style style:name="P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678aa" officeooo:paragraph-rsid="00171fb5" fo:background-color="#ffff00" style:font-size-asian="14pt" style:language-asian="en" style:country-asian="US" style:font-name-complex="Times New Roman" style:font-size-complex="14pt"/>
    </style:style>
    <style:style style:name="P4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officeooo:paragraph-rsid="00171fb5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15e28b" fo:background-color="transparent" loext:char-shading-value="0"/>
    </style:style>
    <style:style style:name="T3" style:family="text">
      <style:text-properties officeooo:rsid="00176db2" fo:background-color="transparent" loext:char-shading-value="0"/>
    </style:style>
    <style:style style:name="T4" style:family="text">
      <style:text-properties officeooo:rsid="000caddb" fo:background-color="transparent" loext:char-shading-value="0"/>
    </style:style>
    <style:style style:name="T5" style:family="text">
      <style:text-properties officeooo:rsid="00176db2"/>
    </style:style>
    <style:style style:name="T6" style:family="text">
      <style:text-properties fo:font-size="14pt"/>
    </style:style>
    <style:style style:name="T7" style:family="text">
      <style:text-properties fo:color="#000000" loext:opacity="100%" fo:font-size="14pt" fo:background-color="transparent" loext:char-shading-value="0"/>
    </style:style>
    <style:style style:name="T8" style:family="text">
      <style:text-properties fo:color="#000000" loext:opacity="100%" fo:font-size="14pt" fo:font-weight="normal" fo:background-color="transparent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5">29</text:span>.08.2025</text:p>
      <text:p text:style-name="P3"><text:span text:style-name="T2">1</text:span><text:span text:style-name="T3">1</text:span><text:span text:style-name="T4">. О проведении экспертно-аналитического мероприятия</text:span></text:p>
      <text:p text:style-name="P2">Основание: Распоряжение контрольно-счетной палаты муниципального образования Курганинский район 22.08.2025 года № 55-РО.</text:p>
      <text:p text:style-name="P4"><text:span text:style-name="T6">В соответствии с пунктом 2.4 плана работы контрольно-счетной палаты муниципального образования Курганинский район на 2025 год проведено экспертно-аналитическое мероприятие «Экспер</text:span><text:span text:style-name="T7">тиза муниципальных правовых актов, регулирующих порядок </text:span><text:span text:style-name="T8">принятия решения о разработке, формировании, реализации, мониторинга и оценки эффективности реализации муниципальных программ</text:span><text:span text:style-name="T7">». </text:span></text:p>
      <text:p text:style-name="P2"><text:span text:style-name="T1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ых <text:s/>образований Курганинск</text:span><text:span text:style-name="T2">ого</text:span><text:span text:style-name="T1"> район</text:span><text:span text:style-name="T2">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27:44.255000000</meta:creation-date>
    <dc:date>2025-10-02T16:27:54.315000000</dc:date>
    <meta:editing-duration>PT10S</meta:editing-duration>
    <meta:editing-cycles>1</meta:editing-cycles>
    <meta:document-statistic meta:table-count="0" meta:image-count="0" meta:object-count="0" meta:page-count="1" meta:paragraph-count="5" meta:word-count="82" meta:character-count="806" meta:non-whitespace-character-count="727"/>
    <meta:generator>LibreOffice/7.3.4.2$Windows_X86_64 LibreOffice_project/728fec16bd5f605073805c3c9e7c4212a0120dc5</meta:generator>
  </office:meta>
</office:document-meta>
</file>